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ственика-помещений-в-многоквартирном-доме"/>Собственика помещений в многоквартирном доме<text:bookmark-end text:name="собственика-помещений-в-многоквартирном-доме"/></text:h>
      <text:p text:style-name="First_20_paragraph">30.04.2025</text:p>
      <text:p text:style-name="Text_20_body"><text:a xlink:type="simple" xlink:href="https://fond.mos.ru/" office:name=""><text:span text:style-name="Definition"/></text:a></text:p>
      <text:p text:style-name="Text_20_body"><text:line-break/></text:p>
      <text:p text:style-name="Text_20_body">Адрес страницы: <text:a xlink:type="simple" xlink:href="http://zhilishnik-tn.mos.ru/presscenter/news/detail/12944740.html" office:name=""><text:span text:style-name="Definition">http://zhilishnik-tn.mos.ru/presscenter/news/detail/12944740.html</text:span></text:a></text:p>
      <text:p text:style-name="Text_20_body"><text:a xlink:type="simple" xlink:href="http://zhilishnik-tn.mos.ru" office:name=""><text:span text:style-name="Definition">ГБУ Жилищник Тропарево-Никулино г.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1T05:32:43Z</meta:creation-date>
    <dc:date>2025-05-01T05:32:43Z</dc:date>
  </office:meta>
</office:document-meta>
</file>