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ие-режима-работы-гбу-жилищник-района-тропарево-никулино"/>Изменение режима работы ГБУ "Жилищник района Тропарево-Никулино"<text:bookmark-end text:name="изменение-режима-работы-гбу-жилищник-района-тропарево-никулино"/></text:h>
      <text:p text:style-name="First_20_paragraph">28.09.2020</text:p>
      <text:p text:style-name="Text_20_body">На основании Указа Мэра <text:a xlink:type="simple" xlink:href="https://www.mos.ru/authority/documents/doc/44672220/" office:name="Перейти к ознакомлению"><text:span text:style-name="Definition">№ 92-УМ от 25.09.2020 «О внесении изменений в правовые акты города Москвы»</text:span></text:a>, с 28 сентября 2020г. меняется режим работы ГБУ Жилищник района Тропарево-Никулино. В соответствии с рекомендацией п. 8.2.1 документа, показания индивидуальных приборов учёта, вопросы по оплате жилищно-коммунальных услуг, заявления и любые другие обращения просим направлять через <text:a xlink:type="simple" xlink:href="https://zhilishnik-tn.mos.ru/reception/" office:name="Направить обращение"><text:span text:style-name="Definition">электронную приёмную</text:span></text:a> или на <text:a xlink:type="simple" xlink:href="mailto:info@zhilishnik-tn.mos.ru" office:name="Направить обращение "><text:span text:style-name="Definition">электронную почту</text:span></text:a></text:p>
      <text:p text:style-name="Text_20_body"><text:line-break/></text:p>
      <text:p text:style-name="Text_20_body">Адрес страницы: <text:a xlink:type="simple" xlink:href="http://zhilishnik-tn.mos.ru/presscenter/news/detail/9274845.html" office:name=""><text:span text:style-name="Definition">http://zhilishnik-tn.mos.ru/presscenter/news/detail/9274845.html</text:span></text:a></text:p>
      <text:p text:style-name="Text_20_body"><text:a xlink:type="simple" xlink:href="http://zhilishnik-tn.mos.ru" office:name=""><text:span text:style-name="Definition">ГБУ Жилищник Тропарево-Никулино г.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0:33:46Z</meta:creation-date>
    <dc:date>2023-07-19T00:33:46Z</dc:date>
  </office:meta>
</office:document-meta>
</file>