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кет-документов-для-передачи-данных-о-поверке-индивидуальных-приборов-учёта-воды"/>Пакет документов для передачи данных о поверке индивидуальных приборов учёта воды<text:bookmark-end text:name="пакет-документов-для-передачи-данных-о-поверке-индивидуальных-приборов-учёта-воды"/></text:h>
      <text:p text:style-name="First_20_paragraph">19.10.2020</text:p>
      <text:p text:style-name="Text_20_body">Для выполнения требований ГБУ "Многофункциональные центры государственных услуг" для регистрации данных о поверке индивидуальных приборов учёта водоснабжения необходимо направить нам в <text:a xlink:type="simple" xlink:href="https://zhilishnik-tn.mos.ru/reception/" office:name="Подать сведения"><text:span text:style-name="Definition"><text:span text:style-name="T1">Электронную приёмную</text:span></text:span></text:a> или по адресу <text:a xlink:type="simple" xlink:href="mailto:info@zhilishnik-tn.mos.ru" office:name="Подать сведения"><text:span text:style-name="Definition"><text:span text:style-name="T1">электронной почты</text:span></text:span></text:a> скан-копии (фотографии) следующих документов:</text:p>
      <text:p text:style-name="Text_20_body"><text:line-break/></text:p>
      <text:p text:style-name="Text_20_body"><text:line-break/></text:p>
      <text:p text:style-name="Text_20_body">1. <text:span text:style-name="T1">Акт метрологической поверки</text:span></text:p>
      <text:p text:style-name="Text_20_body"><text:line-break/></text:p>
      <text:p text:style-name="Text_20_body"><text:line-break/></text:p>
      <text:p text:style-name="Text_20_body">После предоставления полного пакета документов ГБУ Жилищник района Тропарево-Никулино передаст документы в МФЦ района для регистрации в городской информационной базе.</text:p>
      <text:p text:style-name="Text_20_body"><text:line-break/></text:p>
      <text:p text:style-name="Text_20_body">Адрес страницы: <text:a xlink:type="simple" xlink:href="http://zhilishnik-tn.mos.ru/presscenter/news/detail/9335854.html" office:name=""><text:span text:style-name="Definition">http://zhilishnik-tn.mos.ru/presscenter/news/detail/9335854.html</text:span></text:a></text:p>
      <text:p text:style-name="Text_20_body"><text:a xlink:type="simple" xlink:href="http://zhilishnik-tn.mos.ru" office:name=""><text:span text:style-name="Definition">ГБУ Жилищник Тропарево-Никулино г.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0:26:51Z</meta:creation-date>
    <dc:date>2023-07-19T00:26:51Z</dc:date>
  </office:meta>
</office:document-meta>
</file>