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style:text-underline-color="font-color" style:text-underline-style="solid" style:text-underline-width="auto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о-поверке-ипу-с-1-января-2021"/>О поверке ИПУ с 1 января 2021<text:bookmark-end text:name="о-поверке-ипу-с-1-января-2021"/></text:h>
      <text:p text:style-name="First_20_paragraph">26.11.2020</text:p>
      <text:p text:style-name="Text_20_body">Напоминаем, что процедура поверки водосчётчиков была приостановлена до 1 января 2021 года согласно <text:a xlink:type="simple" xlink:href="/energy-resources/424-PP.pdf" office:name="Перейти к ознакомлению"><text:span text:style-name="Definition">Постановлению Правительства от 02.04.2020 №424</text:span></text:a>.</text:p>
      <text:p text:style-name="Text_20_body">В связи с большим количеством перенесённых поверок и во избежание увеличения сроков регистрации поверочных документов, <text:span text:style-name="T1">рекомендуем сделать поверку заблаговременно</text:span>. </text:p>
      <text:p text:style-name="Text_20_body">Уведомляем, что для предвосхищения последствий, связанных с действиями или бездействием третьих лиц, выступающих в роли частных поверочных компаний, поверочную документацию дополнительно следует направлять в ГБУ Жилищник в Отдел учёта энергоресурсов по адресу Никулинская 12к.3 или через <text:a xlink:type="simple" xlink:href="https://zhilishnik-tn.mos.ru/reception/" office:name="Направить обращение"><text:span text:style-name="Definition">электронную приёмную</text:span></text:a>, или по <text:a xlink:type="simple" xlink:href="mailto:info@zhilishnik-tn.mos.ru" office:name="Направить обращение "><text:span text:style-name="Definition">электронной почте</text:span></text:a>. Со списком необходимых документов можно ознакомиться <text:a xlink:type="simple" xlink:href="https://zhilishnik-tn.mos.ru/presscenter/news/detail/9335854.html" office:name="Перейти к ознакомлению"><text:span text:style-name="Definition"><text:span text:style-name="T2">тут</text:span></text:span></text:a>.</text:p>
      <text:p text:style-name="Text_20_body">Уточнить дату проведения очередной метрологической поверки можно в верхней части текущего Единого Платёжного Документа (квитанции об оплате коммунальных услуг). Либо на портале <text:a xlink:type="simple" xlink:href="https://www.mos.ru/" office:name=""><text:span text:style-name="Definition">mos.ru</text:span></text:a></text:p>
      <text:p text:style-name="Text_20_body">В случае неисправности ИПУ или истечения срока его поверки, расчёты по учёту расхода воды по ИПУ приостанавливаются (пп. «а» п. 59 Правил предоставления коммунальных услуг собственникам и пользователям помещений в многоквартирных домах и жилых домов, утвержденных постановлением Правительства РФ от 06.05.2011 г. № 354), перерасчёт за период произведения начислений по среднему или ОДПУ не делается.</text:p>
      <text:p text:style-name="Text_20_body">Информируем, что с 24.09.2020 вступил в силу <text:a xlink:type="simple" xlink:href="/energy-resources/496-FZ.pdf" office:name="Перейти к ознакомлению"><text:span text:style-name="Definition">Федеральный закон от 27 декабря 2019 г. N 496-ФЗ "О внесении изменений в Федеральный закон "Об обеспечении единства измерений"</text:span></text:a>, в соответствии с которым данные о результатах метрологической поверки вносятся <text:span text:style-name="T3">только аккредитованными компаниями</text:span> в <text:a xlink:type="simple" xlink:href="https://fgis.gost.ru/" office:name=""><text:span text:style-name="Definition">Федеральную Государственную Информационную Систему Росстандарта</text:span></text:a> (подраздел метрологии ФГИС «АРШИН»).</text:p>
      <text:p text:style-name="Text_20_body">Может быть полезно: </text:p>
      <text:list text:style-name="L1">
        <text:list-item>
          <text:p text:style-name="P1"><text:a xlink:type="simple" xlink:href="https://zhilishnik-tn.mos.ru/energy-resources/reestr-poverochnykh-kompaniy.php" office:name=""><text:span text:style-name="Definition">Перечень аккредитованных поверочных организаций</text:span></text:a></text:p>
        </text:list-item>
        <text:list-item>
          <text:p text:style-name="P1"><text:a xlink:type="simple" xlink:href="https://zhilishnik-tn.mos.ru/presscenter/news/detail/9685585.html" office:name=""><text:span text:style-name="Definition">График приёма документов о поверке индивидуальных приборов учёта</text:span></text:a></text:p>
        </text:list-item>
      </text:list>
      <text:p text:style-name="Horizontal_20_Line"/>
      <text:p text:style-name="First_20_paragraph"><text:line-break/>По всем возникающим вопросам, как и прежде, Вы всегда можете обратиться к нам через <text:a xlink:type="simple" xlink:href="https://zhilishnik-tn.mos.ru/reception/" office:name="Направить обращение"><text:span text:style-name="Definition">электронную приёмную</text:span></text:a> или <text:a xlink:type="simple" xlink:href="mailto:info@zhilishnik-tn.mos.ru" office:name="Направить обращение "><text:span text:style-name="Definition">электронную почту</text:span></text:a></text:p>
      <text:p text:style-name="Text_20_body"><text:line-break/></text:p>
      <text:p text:style-name="Text_20_body">Адрес страницы: <text:a xlink:type="simple" xlink:href="http://zhilishnik-tn.mos.ru/presscenter/news/detail/9465281.html" office:name=""><text:span text:style-name="Definition">http://zhilishnik-tn.mos.ru/presscenter/news/detail/9465281.html</text:span></text:a></text:p>
      <text:p text:style-name="Text_20_body"><text:a xlink:type="simple" xlink:href="http://zhilishnik-tn.mos.ru" office:name=""><text:span text:style-name="Definition">ГБУ Жилищник Тропарево-Никулино г.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09:48:25Z</meta:creation-date>
    <dc:date>2023-05-17T09:48:25Z</dc:date>
  </office:meta>
</office:document-meta>
</file>