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запрещённая-к-распространению-на-территории-рф-информация"/>Запрещённая к распространению на территории РФ информация<text:bookmark-end text:name="запрещённая-к-распространению-на-территории-рф-информация"/></text:h>
      <text:p text:style-name="First_20_paragraph">09.02.2021</text:p>
      <text:p text:style-name="Text_20_body"><text:span text:style-name="T1">Напоминаем, что на территории России запрещено распространение этой информации:</text:span>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2">Пропаганда наркотиков</text:span></text:p>
          </table:table-cell>
          <table:table-cell table:style-name="TableRowCell" office:value-type="string">
            <text:p text:style-name="Table_20_Contents"><text:span text:style-name="T2">Порнографические изображения несовершеннолетних или объявления об их привлечении в мероприятиях порнографического характера</text:span>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2">Унижение чести, достоинства и репутации граждан и организаций</text:span></text:p>
          </table:table-cell>
          <table:table-cell table:style-name="TableRowCell" office:value-type="string">
            <text:p text:style-name="Table_20_Contents"><text:span text:style-name="T2">Способы совершения самоубийства и призывы к нему</text:span>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2">Призывы к участию в массовых мероприятиях, проводимых с нарушением установленного порядка</text:span></text:p>
          </table:table-cell>
          <table:table-cell table:style-name="TableRowCell" office:value-type="string">
            <text:p text:style-name="Table_20_Contents"><text:span text:style-name="T2">Призывы к экстремистской деятельности</text:span>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2">Привлечение к азартным играм</text:span></text:p>
          </table:table-cell>
          <table:table-cell table:style-name="TableRowCell" office:value-type="string">
            <text:p text:style-name="Table_20_Contents"><text:span text:style-name="T2">Размещение материалов иностранных организаций, деятельность которых признана нежелательной на территории РФ</text:span>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2">Розничная продажа алкоголя дистанционно</text:span></text:p>
      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Если Вы заметили что-либо из перечисленного в Сети, не оставайтесь равнодушны, <text:a xlink:type="simple" xlink:href="https://eais.rkn.gov.ru/feedback/" office:name="Перейти к отправке сообщения"><text:span text:style-name="Definition">подайте жалобу в <text:span text:style-name="T1">Роскомнадзор</text:span></text:span></text:a></text:p>
      <text:p text:style-name="Text_20_body"><text:line-break/></text:p>
      <text:p text:style-name="Text_20_body">Адрес страницы: <text:a xlink:type="simple" xlink:href="http://zhilishnik-tn.mos.ru/presscenter/news/detail/9700484.html" office:name=""><text:span text:style-name="Definition">http://zhilishnik-tn.mos.ru/presscenter/news/detail/9700484.html</text:span></text:a></text:p>
      <text:p text:style-name="Text_20_body"><text:a xlink:type="simple" xlink:href="http://zhilishnik-tn.mos.ru" office:name=""><text:span text:style-name="Definition">ГБУ Жилищник Тропарево-Никулино г.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0:23:01Z</meta:creation-date>
    <dc:date>2023-07-19T00:23:01Z</dc:date>
  </office:meta>
</office:document-meta>
</file>