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ект-книга-памятников-героев-москвы"/>Проект "Книга памятников-героев Москвы"<text:bookmark-end text:name="проект-книга-памятников-героев-москвы"/></text:h>
      <text:p text:style-name="First_20_paragraph">09.04.2021</text:p>
      <text:p text:style-name="Text_20_body"><text:span text:style-name="T1">В 2021 году мы отмечаем памятную дату: 80-летие начала Битвы за Москву!</text:span></text:p>
      <text:p text:style-name="Text_20_body">К этой знаменательной дате Департамент культурного наследия города Москвы предлагает всем желающим принять участие в проекте "Книга памятников-героев Москвы", задачей которого является публикация историй, фотографий, архивных документов, писем, - всего, что могло бы максимально подробно рассказать о зданиях, пострадавших от налётов фашистов на столицу в декабре 1941 года.</text:p>
      <text:p text:style-name="Text_20_body"><text:a xlink:type="simple" xlink:href="https://памятники-герои.рф/" office:name="Поучаствовать в проекте"><text:span text:style-name="Definition"><text:span text:style-name="T1">Сайт проекта</text:span></text:span></text:a></text:p>
      <text:p text:style-name="Text_20_body"><text:line-break/></text:p>
      <text:p text:style-name="Text_20_body">Адрес страницы: <text:a xlink:type="simple" xlink:href="http://zhilishnik-tn.mos.ru/presscenter/news/detail/9857399.html" office:name=""><text:span text:style-name="Definition">http://zhilishnik-tn.mos.ru/presscenter/news/detail/9857399.html</text:span></text:a></text:p>
      <text:p text:style-name="Text_20_body"><text:a xlink:type="simple" xlink:href="http://zhilishnik-tn.mos.ru" office:name=""><text:span text:style-name="Definition">ГБУ Жилищник Тропарево-Никулино г.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00:33:33Z</meta:creation-date>
    <dc:date>2023-07-19T00:33:33Z</dc:date>
  </office:meta>
</office:document-meta>
</file>